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application/binary" manifest:full-path="layout-cache"/>
  <manifest:file-entry manifest:media-type="text/xml" manifest:full-path="content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Work Sans" svg:font-family="'Work Sans'"/>
    <style:font-face style:name="Calibri" svg:font-family="Calibri" style:font-family-generic="roman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Text_20_body">
      <style:paragraph-properties fo:margin-left="0cm" fo:margin-right="0cm" fo:margin-top="0.18cm" fo:margin-bottom="0.18cm" fo:line-height="150%" fo:text-indent="0cm" style:auto-text-indent="false" fo:padding="0cm" fo:border="none"/>
    </style:style>
    <style:style style:name="P2" style:family="paragraph" style:parent-style-name="Standard">
      <style:paragraph-properties fo:margin-top="0.18cm" fo:margin-bottom="0.18cm" fo:line-height="150%" fo:text-align="justify" style:justify-single-word="false" fo:background-color="#ffffff">
        <style:background-image/>
      </style:paragraph-properties>
      <style:text-properties style:font-name="Times New Roman" fo:font-size="12pt" style:font-size-asian="12pt" style:font-size-complex="12pt"/>
    </style:style>
    <style:style style:name="P3" style:family="paragraph" style:parent-style-name="Standard" style:list-style-name="L1">
      <style:paragraph-properties fo:margin-top="0.18cm" fo:margin-bottom="0.18cm" fo:line-height="150%" fo:text-align="justify" style:justify-single-word="false" fo:background-color="#ffffff">
        <style:background-image/>
      </style:paragraph-properties>
      <style:text-properties style:font-name="Times New Roman" fo:font-size="12pt" style:font-size-asian="12pt" style:font-size-complex="12pt"/>
    </style:style>
    <style:style style:name="P4" style:family="paragraph" style:parent-style-name="Standard" style:list-style-name="L2">
      <style:paragraph-properties fo:margin-top="0.18cm" fo:margin-bottom="0.18cm" fo:line-height="150%" fo:text-align="justify" style:justify-single-word="false" fo:background-color="#ffffff">
        <style:background-image/>
      </style:paragraph-properties>
      <style:text-properties style:font-name="Times New Roman" fo:font-size="12pt" style:font-size-asian="12pt" style:font-size-complex="12pt"/>
    </style:style>
    <style:style style:name="P5" style:family="paragraph" style:parent-style-name="Standard">
      <style:paragraph-properties fo:margin-top="0.18cm" fo:margin-bottom="0.18cm" fo:line-height="150%" fo:text-align="justify" style:justify-single-word="false" fo:background-color="#ffffff">
        <style:background-image/>
      </style:paragraph-properties>
      <style:text-properties fo:font-variant="normal" fo:text-transform="none" fo:color="#544b39" style:font-name="Times New Roman" fo:font-size="12pt" fo:letter-spacing="normal" fo:font-style="normal" fo:font-weight="normal" style:font-size-asian="12pt" style:font-size-complex="12pt"/>
    </style:style>
    <style:style style:name="P6" style:family="paragraph" style:parent-style-name="Standard">
      <style:paragraph-properties fo:margin-top="0.18cm" fo:margin-bottom="0.18cm" fo:line-height="150%" fo:text-align="justify" style:justify-single-word="false" fo:background-color="#ffffff">
        <style:background-image/>
      </style:paragraph-properties>
    </style:style>
    <style:style style:name="P7" style:family="paragraph" style:parent-style-name="Standard" style:list-style-name="L4">
      <style:paragraph-properties fo:margin-top="0.18cm" fo:margin-bottom="0.18cm" fo:line-height="150%" fo:text-align="justify" style:justify-single-word="false" fo:background-color="#ffffff">
        <style:background-image/>
      </style:paragraph-properties>
    </style:style>
    <style:style style:name="P8" style:family="paragraph" style:parent-style-name="Standard" style:master-page-name="Standard">
      <style:paragraph-properties fo:margin-top="0.18cm" fo:margin-bottom="0.18cm" fo:line-height="150%" fo:text-align="center" style:justify-single-word="false" style:page-number="auto"/>
      <style:text-properties style:font-name="Times New Roman" fo:font-size="12pt" style:font-size-asian="12pt" style:font-size-complex="12pt"/>
    </style:style>
    <style:style style:name="T1" style:family="text">
      <style:text-properties fo:color="#000000"/>
    </style:style>
    <style:style style:name="T2" style:family="text">
      <style:text-properties fo:color="#000000" style:font-name="Palatino Linotype" fo:font-size="12pt" fo:font-weight="bold" style:letter-kerning="true" style:font-name-asian="Times New Roman1" style:font-size-asian="12pt" style:language-asian="pl" style:country-asian="PL" style:font-weight-asian="bold" style:font-name-complex="Arial1" style:font-size-complex="12pt" style:font-weight-complex="bold"/>
    </style:style>
    <style:style style:name="T3" style:family="text">
      <style:text-properties fo:color="#000000" style:font-name="Palatino Linotype" fo:font-size="12pt" fo:font-weight="bold" style:font-name-asian="Times New Roman1" style:font-size-asian="12pt" style:language-asian="pl" style:country-asian="PL" style:font-weight-asian="bold" style:font-name-complex="Arial1" style:font-size-complex="12pt" style:font-weight-complex="bold"/>
    </style:style>
    <style:style style:name="T4" style:family="text">
      <style:text-properties fo:color="#000000" style:font-name="Palatino Linotype" fo:font-size="12pt" style:font-name-asian="Times New Roman1" style:font-size-asian="12pt" style:language-asian="pl" style:country-asian="PL" style:font-name-complex="Arial1" style:font-size-complex="12pt"/>
    </style:style>
    <style:style style:name="T5" style:family="text">
      <style:text-properties fo:color="#000000" style:font-name="Palatino Linotype" fo:font-size="12pt" style:font-size-asian="12pt" style:font-size-complex="12pt"/>
    </style:style>
    <style:style style:name="T6" style:family="text">
      <style:text-properties fo:color="#000000" fo:font-size="12pt" fo:font-weight="bold" style:letter-kerning="true" style:font-name-asian="Times New Roman1" style:font-size-asian="12pt" style:language-asian="pl" style:country-asian="PL" style:font-weight-asian="bold" style:font-name-complex="Arial1" style:font-size-complex="12pt" style:font-weight-complex="bold"/>
    </style:style>
    <style:style style:name="T7" style:family="text">
      <style:text-properties fo:color="#000000" fo:font-size="12pt" fo:font-weight="bold" style:font-name-asian="Times New Roman1" style:font-size-asian="12pt" style:language-asian="pl" style:country-asian="PL" style:font-weight-asian="bold" style:font-name-complex="Arial1" style:font-size-complex="12pt" style:font-weight-complex="bold"/>
    </style:style>
    <style:style style:name="T8" style:family="text">
      <style:text-properties fo:color="#000000" fo:font-size="12pt" style:font-name-asian="Times New Roman1" style:font-size-asian="12pt" style:language-asian="pl" style:country-asian="PL" style:font-name-complex="Arial1" style:font-size-complex="12pt"/>
    </style:style>
    <style:style style:name="T9" style:family="text">
      <style:text-properties fo:color="#000000" fo:font-size="12pt" style:font-size-asian="12pt" style:font-size-complex="12pt"/>
    </style:style>
    <style:style style:name="T10" style:family="text">
      <style:text-properties fo:color="#000000" style:font-name="Times New Roman" fo:font-size="12pt" style:font-name-asian="Times New Roman1" style:font-size-asian="12pt" style:language-asian="pl" style:country-asian="PL" style:font-name-complex="Arial1" style:font-size-complex="12pt"/>
    </style:style>
    <style:style style:name="T11" style:family="text">
      <style:text-properties fo:color="#000000" style:font-name="Times New Roman" style:font-name-asian="Times New Roman1" style:language-asian="pl" style:country-asian="PL" style:font-name-complex="Arial1"/>
    </style:style>
    <style:style style:name="T12" style:family="text">
      <style:text-properties fo:color="#000000" fo:font-weight="bold" style:letter-kerning="true" style:font-name-asian="Times New Roman1" style:language-asian="pl" style:country-asian="PL" style:font-weight-asian="bold" style:font-name-complex="Arial1" style:font-weight-complex="bold"/>
    </style:style>
    <style:style style:name="T13" style:family="text">
      <style:text-properties fo:color="#000000" fo:font-weight="bold" style:font-name-asian="Times New Roman1" style:language-asian="pl" style:country-asian="PL" style:font-weight-asian="bold" style:font-name-complex="Arial1" style:font-weight-complex="bold"/>
    </style:style>
    <style:style style:name="T14" style:family="text">
      <style:text-properties fo:color="#000000" style:font-name-asian="Times New Roman1" style:language-asian="pl" style:country-asian="PL" style:font-name-complex="Arial1"/>
    </style:style>
    <style:style style:name="T15" style:family="text">
      <style:text-properties style:font-name-asian="Times New Roman1" style:font-size-asian="12pt" style:language-asian="pl" style:country-asian="PL" style:font-name-complex="Arial1" style:font-size-complex="12pt"/>
    </style:style>
    <style:style style:name="T16" style:family="text">
      <style:text-properties fo:font-variant="normal" fo:text-transform="none" fo:color="#000000" style:font-name="Palatino Linotype" fo:font-size="12pt" fo:letter-spacing="normal" fo:font-style="normal" fo:font-weight="normal" style:font-name-asian="Times New Roman1" style:font-size-asian="12pt" style:language-asian="pl" style:country-asian="PL" style:font-name-complex="Arial1" style:font-size-complex="12pt"/>
    </style:style>
    <style:style style:name="T17" style:family="text">
      <style:text-properties fo:font-variant="normal" fo:text-transform="none" fo:color="#000000" fo:font-size="12pt" fo:letter-spacing="normal" fo:font-style="normal" fo:font-weight="normal" style:font-name-asian="Times New Roman1" style:font-size-asian="12pt" style:language-asian="pl" style:country-asian="PL" style:font-name-complex="Arial1" style:font-size-complex="12pt"/>
    </style:style>
    <style:style style:name="T18" style:family="text">
      <style:text-properties fo:font-variant="normal" fo:text-transform="none" fo:color="#000000" style:font-name="Times New Roman" fo:font-size="12pt" fo:letter-spacing="normal" fo:font-style="normal" fo:font-weight="normal" style:font-name-asian="Times New Roman1" style:font-size-asian="12pt" style:language-asian="pl" style:country-asian="PL" style:font-name-complex="Arial1" style:font-size-complex="12pt"/>
    </style:style>
    <style:style style:name="T19" style:family="text">
      <style:text-properties fo:font-variant="normal" fo:text-transform="none" fo:color="#000000" style:font-name="Times New Roman" fo:letter-spacing="normal" fo:font-style="normal" fo:font-weight="normal" style:font-name-asian="Times New Roman1" style:language-asian="pl" style:country-asian="PL" style:font-name-complex="Arial1"/>
    </style:style>
    <style:style style:name="T20" style:family="text">
      <style:text-properties fo:font-variant="normal" fo:text-transform="none" fo:color="#000000" fo:letter-spacing="normal" fo:font-style="normal" fo:font-weight="normal" style:font-name-asian="Times New Roman1" style:language-asian="pl" style:country-asian="PL" style:font-name-complex="Arial1"/>
    </style:style>
    <style:style style:name="T21" style:family="text">
      <style:text-properties style:font-name="Times New Roman"/>
    </style:style>
    <style:style style:name="T22" style:family="text">
      <style:text-properties style:font-name="Times New Roman" fo:font-size="12pt" style:font-size-asian="12pt" style:font-size-complex="12pt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number text:level="1" text:style-name="Numbering_20_Symbols" style:num-suffix="." style:num-format="1">
        <style:list-level-properties text:space-before="-0.499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  <text:list-style style:name="L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8" text:outline-level="1"><text:span text:style-name="T12">Klauzula informacyjna</text:span></text:h>
      <text:p text:style-name="P2"><text:span text:style-name="T14">Zgodnie z art. 13 ust. 1 i 2 Rozporządzenia Parlamentu Europejskiego i Rady (UE) 2016/679 z dnia 27 kwietnia 2016 r. w sprawie ochrony osób fizycznych w związku z przetwarzaniem danych osobowych i w sprawie swobodnego przepływu takich danych oraz uchylenia dyrektywy 95/46/WE (ogólne rozporządzenie o ochronie danych), tzw. RODO informujemy, że:</text:span></text:p>
      <text:p text:style-name="P2"><text:span text:style-name="T13">I. Administrator danych:</text:span></text:p>
      <text:p text:style-name="P2"><text:span text:style-name="T14">Informujemy, że administratorem danych osobowych jest Adwokat Monika Motłoch prowadząca działalność gospodarczą pod firmą Kancelaria Adwokacka Adwokat Monika Motłoch z siedzibą przy ul. Kochanowskiego 11/3, 40-35 Katowice, NIP 5732742330, REGON 367862674.</text:span></text:p>
      <text:p text:style-name="P2"><text:span text:style-name="T13">II. Cele przetwarzania danych osobowych:</text:span></text:p>
      <text:p text:style-name="P2"><text:span text:style-name="T14">Przetwarzanie danych osobowych odbywa się w celu:</text:span></text:p>
      <text:list xml:id="list7604277354795155598" text:style-name="L4">
        <text:list-item>
          <text:p text:style-name="P7"><text:span text:style-name="Strong_20_Emphasis"><text:span text:style-name="T10">zawarcia i wykonywania umowy </text:span></text:span><text:span text:style-name="T10">zawartej z Administratorem oraz dokonania niezbędnych rozliczeń w związku z jej zawarciem – </text:span><text:span text:style-name="Strong_20_Emphasis"><text:span text:style-name="T10">przez czas </text:span></text:span><text:span text:style-name="T10">niezbędny do realizacji umowy, a po jej zakończeniu dane osobowe będą przetwarzane przez czas potrzebny na wykazanie prawidłowości wykonania wynikających z niej obowiązków do upływu terminów wskazanych w przepisach o archiwizacji;</text:span></text:p>
        </text:list-item>
        <text:list-item>
          <text:p text:style-name="P7"><text:span text:style-name="Strong_20_Emphasis"><text:span text:style-name="T22">wykonywania ustawowych obowiązków </text:span></text:span><text:span text:style-name="T22">Administratora, w szczególności podatkowych i sprawozdawczych – </text:span><text:span text:style-name="Strong_20_Emphasis"><text:span text:style-name="T22">przez czas </text:span></text:span><text:span text:style-name="T22">niezbędny do realizacji ustawowych obowiązków Administratora, w szczególności do czasu upływu terminu przedawnienia zobowiązań podatkowych;</text:span></text:p>
        </text:list-item>
        <text:list-item>
          <text:p text:style-name="P7"><text:span text:style-name="Strong_20_Emphasis"><text:span text:style-name="T22">realizacji prawnie uzasadnionego interesu </text:span></text:span><text:span text:style-name="T22">Administratora opisanego poniżej – </text:span><text:span text:style-name="Strong_20_Emphasis"><text:span text:style-name="T22">przez czas </text:span></text:span><text:span text:style-name="T22">niezbędny do realizacji prawnie uzasadnionego interesu Administratora, w tym zakresie nie dłużej jednak niż do czasu uznania za uzasadniony szczególną sytuacją Państwa sprzeciwu, zaś w przypadku, gdy prawnie uzasadnionym interesem jest marketing bezpośredni – </text:span><text:span text:style-name="Strong_20_Emphasis"><text:span text:style-name="T22">do czasu </text:span></text:span><text:span text:style-name="T22">wyrażenia przez Państwa sprzeciwu.</text:span></text:p>
        </text:list-item>
        <text:list-item>
          <text:p text:style-name="P7"><text:span text:style-name="Strong_20_Emphasis"><text:span text:style-name="T22">w przypadku wyrażenia dobrowolnych i opcjonalnych zgód </text:span></text:span><text:span text:style-name="T22">dane będą przetwarzane także w celu </text:span><text:span text:style-name="Strong_20_Emphasis"><text:span text:style-name="T22">marketingowym </text:span></text:span><text:span text:style-name="T22">polegającym na przekazywaniu Państwu informacji o usługach sprzedawanych przez Administratora, promocjach, cennikach i innych informacjach, a także wydarzeniach promocyjnych i innych aktywnościach </text:span><text:soft-page-break/><text:span text:style-name="T22">Administratora, również na podstawie osobnych zgód za pomocą wiadomości wysyłanych na Państwa adres e-mail lub numer telefonu oraz w trakcie rozmów telefonicznych z Panią/Panem – </text:span><text:span text:style-name="Strong_20_Emphasis"><text:span text:style-name="T22">do czasu </text:span></text:span><text:span text:style-name="T22">cofnięcia odpowiedniej zgody.</text:span></text:p>
        </text:list-item>
      </text:list>
      <text:p text:style-name="P1"><text:span text:style-name="Strong_20_Emphasis"><text:span text:style-name="T22">Podanie danych </text:span></text:span><text:span text:style-name="T22">jest dobrowolne, jednak konsekwencją ich niepodania będzie niemożność zawarcia umowy.</text:span></text:p>
      <text:p text:style-name="P2"><text:span text:style-name="T13">III. Podstawa prawna przetwarzania danych osobowych:</text:span></text:p>
      <text:p text:style-name="P2"><text:span text:style-name="T14">Dane osobowe są przetwarzane na podstawie art. 6 ust 1 lit. b, c, f RODO:</text:span></text:p>
      <text:list xml:id="list7492179030958927636" text:style-name="L1">
        <text:list-item>
          <text:p text:style-name="P3"><text:span text:style-name="T14">przetwarzanie jest niezbędne do wykonania umowy, której stroną jest osoba, której dane dotyczą, lub do podjęcia działań na żądanie osoby, której dane dotyczą, przed zawarciem umowy;</text:span></text:p>
        </text:list-item>
        <text:list-item>
          <text:p text:style-name="P3"><text:span text:style-name="T14">przetwarzanie jest niezbędne do wypełnienia obowiązku prawnego ciążącego na administratorze, w szczególności w zakresie obowiązków podatkowych i księgowych;</text:span></text:p>
        </text:list-item>
        <text:list-item>
          <text:p text:style-name="P3"><text:span text:style-name="T14">w celach windykacyjnych jako realizacja prawnie uzasadnionego interesu administratora;</text:span></text:p>
        </text:list-item>
        <text:list-item>
          <text:p text:style-name="P3"><text:span text:style-name="T14">w celu prowadzenia korespondencji, w tym także elektronicznej</text:span><text:span text:style-name="T1"> </text:span><text:span text:style-name="T14">jako realizacja prawnie uzasadnionego interesu administratora.</text:span></text:p>
        </text:list-item>
      </text:list>
      <text:p text:style-name="P5"><text:span text:style-name="T14">W przypadku wyrażenia dobrowolnej zgody na przetwarzanie Pani/Pana danych w celach marketingowych podstawą przetwarzania danych jest art. 6 ust. 1 lit. a RODO. Jeżeli natomiast wyrazi Pani/Pan zgodę na otrzymywanie komunikatów marketingowych również na Pani/Pana adres e-mail oraz numer telefonu, to podstawą prawną będzie także art. 10 ustawy z 18.07.2002 r. o świadczeniu usług drogą elektroniczną oraz art. 172 ustawy z 16.07.2004 r. – Prawo telekomunikacyjne.</text:span></text:p>
      <text:p text:style-name="P6"><text:span text:style-name="Strong_20_Emphasis"><text:span text:style-name="T18">W zakresie, w jakim dane przetwarzane są na podstawie odrębnej zgody, przysługuje Pani/Panu prawo cofnięcia zgody w dowolnym momencie. </text:span></text:span><text:span text:style-name="T18">Pozostanie to jednak bez wpływu na zgodność z prawem przetwarzania danych, którego dokonano przed jej cofnięciem.</text:span></text:p>
      <text:p text:style-name="P2"><text:span text:style-name="T13">IV. Odbiorcy danych osobowych:</text:span></text:p>
      <text:p text:style-name="P2"><text:span text:style-name="T14">Dostęp do danych osobowych mają upoważnieni pracownicy/współpracownicy/podwykonawcy w celu realizacji swoich obowiązków służbowych, a także podmioty świadczące usługi informatyczne, księgowe, pocztowe lub kurierskie, hostingowe, </text:span><text:span text:style-name="T20">podmioty prowadzące działalność płatniczą, podmioty świadczące usługi związane z bieżącą działalnością Administratora (m.in. generowaniem przypomnień </text:span><text:soft-page-break/><text:span text:style-name="T20">SMS o wizycie czy wiadomości e-mail z prośbą o opinię), podmioty świadczące usługi w zakresie świadczenia usług związanych z utrzymaniem poczty elektronicznej, doradcze, prawne, podatkowe, rachunkowe oraz inne podmioty, którym Administrator powierzył przetwarzanie danych osobowych na podstawie umowy powierzenia przetwarzania danych, a także inne podmioty, w zakresie w jakim Administrator będzie do tego zobowiązany przepisami prawa (w tym również w celu wykonania obowiązków prawnych ciążących na Administratorze). </text:span></text:p>
      <text:p text:style-name="P2"><text:span text:style-name="T13">V. Przekazywanie danych osobowych do państwa trzecich lub organizacji międzynarodowych:</text:span></text:p>
      <text:p text:style-name="P2"><text:span text:style-name="T14">Dane osobowe nie są przekazywane do państwa trzeciego lub organizacji międzynarodowych.</text:span></text:p>
      <text:p text:style-name="P2"><text:span text:style-name="T13">VI. Okres przechowywania danych osobowych:</text:span></text:p>
      <text:p text:style-name="P2"><text:span text:style-name="T14">Dane osobowe będą przetwarzane przez 10 lat od końca roku, w którym zakończyło się postępowanie, w którym dane osobowe zostały zgromadzone w zakresie danych przetwarzanych w ramach wykonywania zawodu adwokata.</text:span></text:p>
      <text:p text:style-name="P2"><text:span text:style-name="T14">W pozostałych przypadkach dane osobowe będą przetwarzane tak długo, jak wymagają tego odpowiednie przepisy prawa, w szczególności podatkowe <text:s text:c="39"/>i rachunkowe oraz tak długo jak jest to niezbędne do ustalenia, dochodzenia lub obrony roszczeń.</text:span></text:p>
      <text:p text:style-name="P2"><text:span text:style-name="T13">VII. Prawa osoby, której dane dotyczą:</text:span></text:p>
      <text:p text:style-name="P2"><text:span text:style-name="T14">Przysługuje Państwu prawo do:</text:span></text:p>
      <text:list xml:id="list4119389935771256566" text:style-name="L2">
        <text:list-item>
          <text:p text:style-name="P4"><text:span text:style-name="T14">dostępu do danych osobowych, o ile jego realizacja nie narusza obowiązku zachowania tajemnicy przez adwokata (art. 15 ust. 1 RODO),</text:span></text:p>
        </text:list-item>
        <text:list-item>
          <text:p text:style-name="P4"><text:span text:style-name="T14">otrzymania kopii danych osobowych, o ile jego realizacja nie narusza obowiązku zachowania tajemnicy przez adwokata (art. 15 ust. 3 RODO),</text:span></text:p>
        </text:list-item>
        <text:list-item>
          <text:p text:style-name="P4"><text:span text:style-name="T14">sprostowania lub uaktualnienia danych osobowych (art. 16 RODO),</text:span></text:p>
        </text:list-item>
        <text:list-item>
          <text:p text:style-name="P4"><text:span text:style-name="T14">usunięcia danych osobowych – jeżeli Państwa zdaniem nie ma podstaw do tego, aby Administrator przetwarzał Państwa dane, możecie Państwo żądać aby Administrator je usunął za wyjątkiem sytuacji, w których obowiązek przetwarzania danych osobowych wynika z przepisu prawa lub przetwarzanie danych jest niezbędne do dochodzenia, ustalenia lub obrony roszczeń (art. 17 RODO),</text:span></text:p>
        </text:list-item>
        <text:list-item>
          <text:p text:style-name="P4"><text:soft-page-break/><text:span text:style-name="T14">ograniczenia przetwarzania danych osobowych,</text:span><text:span text:style-name="T1"> </text:span><text:span text:style-name="T14">o ile jego realizacja nie narusza obowiązku zachowania tajemnicy przez adwokata (art. 18 RODO),</text:span></text:p>
        </text:list-item>
        <text:list-item>
          <text:p text:style-name="P4"><text:span text:style-name="T14">przenoszenia swoich danych osobowych, tj. do otrzymania od Administratora informacji o przetwarzanych danych osobowych, w ustrukturyzowanym, powszechnie używanym formacie nadającym się do odczytu maszynowego wyłącznie w zakresie, w jakim dane osobowe są przetwarzane w celu zawarcia i wykonywania umowy i są przetwarzane w sposób zautomatyzowany (art. 20 RODO),</text:span></text:p>
        </text:list-item>
        <text:list-item>
          <text:p text:style-name="P4"><text:span text:style-name="T14">wniesienia skargi do Prezesa Urzędu Ochrony Danych Osobowych, gdy uznają Państwo, iż przetwarzanie Pani/Pana danych osobowych narusza przepisy RODO.</text:span></text:p>
        </text:list-item>
      </text:list>
      <text:p text:style-name="P2"><text:span text:style-name="T14">W przypadku, gdy podstawą przetwarzania danych osobowych jest prawnie uzasadniony interes administratora, przysługuje prawo do wniesienia sprzeciwu wobec przetwarzania danych osobowych (art. 21 RODO)</text:span><text:span text:style-name="T1"> </text:span><text:span text:style-name="T14">za wyjątkiem danych osobowych pozyskanych przez administratora w związku z udzielaniem pomocy prawnej.</text:span></text:p>
      <text:p text:style-name="P2"><text:span text:style-name="T14">W celu skorzystania z przysługujących praw, należy kontaktować się <text:s text:c="49"/></text:span><text:bookmark text:name="_GoBack"/><text:span text:style-name="T14">z administratorem pod adresem: adwokat.motloch@gmail.com, telefonicznie pod numerem +48 695 050 557 lub listownie na adres siedziby wskazany w punkcie I.</text:span></text:p>
      <text:p text:style-name="P2"><text:span text:style-name="T13">VIII. Informacja o obowiązku podania danych osobowych i skutkach ich niepodania:</text:span></text:p>
      <text:p text:style-name="P2"><text:span text:style-name="T14">Podanie danych osobowych jest dobrowolne w celu zawarcia i wykonania umowy oraz w celu realizacji prawnie uzasadnione interesu administratora.</text:span></text:p>
      <text:p text:style-name="P2"><text:span text:style-name="T14">W pozostałych przypadkach podanie danych jest obowiązkowe, w szczególności gdy wymaga tego spełnienie obowiązku prawnego ciążącego na administratorze.</text:span></text:p>
      <text:p text:style-name="P2"><text:span text:style-name="T13">IX. Profilowanie:</text:span></text:p>
      <text:p text:style-name="P2"><text:span text:style-name="T14">Dane osobowe nie są wykorzystywane w celu zautomatyzowanego podejmowania decyzji, w tym profilowania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Work Sans" svg:font-family="'Work Sans'"/>
    <style:font-face style:name="Calibri" svg:font-family="Calibri" style:font-family-generic="roman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7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pl" fo:country="PL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7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pl" fo:country="PL" style:font-name-asian="Arial Unicode MS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563c1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Unresolved_20_Mention" style:display-name="Unresolved Mention" style:family="text" style:parent-style-name="Default_20_Paragraph_20_Font">
      <style:text-properties fo:color="#605e5c"/>
    </style:style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>
      <style:text-properties style:font-name-complex="Courier New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variable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pitch="variable" style:font-charset="x-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variable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variable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variable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pitch="variable" style:font-charset="x-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variable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variable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variable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Kancelaria Adwokacka Tomasz Cygan</meta:initial-creator>
    <dc:creator>Monika Motłoch</dc:creator>
    <meta:editing-cycles>4</meta:editing-cycles>
    <meta:creation-date>2019-11-07T21:02:00</meta:creation-date>
    <dc:date>2026-04-20T11:01:08</dc:date>
    <meta:editing-duration>PT14M53S</meta:editing-duration>
    <meta:generator>OpenOffice/4.1.14$Unix OpenOffice.org_project/4114m1$Build-9811</meta:generator>
    <meta:document-statistic meta:table-count="0" meta:image-count="0" meta:object-count="0" meta:page-count="4" meta:paragraph-count="42" meta:word-count="1032" meta:character-count="785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